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fo:font-weight="bold" style:font-weight-asian="bold" style:font-weight-complex="bold"/>
    </style:style>
    <style:style style:name="T2" style:parent-style-name="DefaultParagraphFont" style:family="text">
      <style:text-properties fo:font-weight="bold" style:font-weight-asian="bold" style:font-weight-complex="bold"/>
    </style:style>
    <style:style style:name="T3" style:parent-style-name="DefaultParagraphFont" style:family="text">
      <style:text-properties fo:font-weight="bold" style:font-weight-asian="bold" style:font-weight-complex="bold"/>
    </style:style>
    <style:style style:name="T4" style:parent-style-name="DefaultParagraphFont" style:family="text">
      <style:text-properties fo:font-weight="bold" style:font-weight-asian="bold" style:font-weight-complex="bold"/>
    </style:style>
    <style:style style:name="P5" style:parent-style-name="Normal" style:family="paragraph">
      <style:text-properties fo:font-weight="bold" style:font-weight-asian="bold" style:font-weight-complex="bold"/>
    </style:style>
    <style:style style:name="P6" style:parent-style-name="Normal" style:family="paragraph">
      <style:text-properties fo:font-weight="bold" style:font-weight-asian="bold" style:font-weight-complex="bold"/>
    </style:style>
    <style:style style:name="P7" style:parent-style-name="Normal" style:list-style-name="LFO1" style:family="paragraph"/>
    <style:style style:name="T8" style:parent-style-name="DefaultParagraphFont" style:family="text">
      <style:text-properties fo:font-weight="bold" style:font-weight-asian="bold" style:font-weight-complex="bold"/>
    </style:style>
    <style:style style:name="P9" style:parent-style-name="Normal" style:list-style-name="LFO1" style:family="paragraph"/>
    <style:style style:name="T10" style:parent-style-name="DefaultParagraphFont" style:family="text">
      <style:text-properties fo:font-weight="bold" style:font-weight-asian="bold" style:font-weight-complex="bold"/>
    </style:style>
    <style:style style:name="P11" style:parent-style-name="Normal" style:list-style-name="LFO1" style:family="paragraph"/>
    <style:style style:name="T12" style:parent-style-name="DefaultParagraphFont" style:family="text">
      <style:text-properties fo:font-weight="bold" style:font-weight-asian="bold" style:font-weight-complex="bold"/>
    </style:style>
    <style:style style:name="P13" style:parent-style-name="Normal" style:family="paragraph">
      <style:text-properties fo:font-weight="bold" style:font-weight-asian="bold" style:font-weight-complex="bold"/>
    </style:style>
    <style:style style:name="P14" style:parent-style-name="Normal" style:list-style-name="LFO2" style:family="paragraph"/>
    <style:style style:name="P15" style:parent-style-name="Normal" style:family="paragraph">
      <style:text-properties fo:font-weight="bold" style:font-weight-asian="bold" style:font-weight-complex="bold"/>
    </style:style>
    <style:style style:name="P16" style:parent-style-name="Normal" style:list-style-name="LFO3" style:family="paragraph"/>
    <style:style style:name="P17" style:parent-style-name="Normal" style:family="paragraph">
      <style:text-properties fo:font-weight="bold" style:font-weight-asian="bold" style:font-weight-complex="bold"/>
    </style:style>
    <style:style style:name="P18" style:parent-style-name="Normal" style:list-style-name="LFO4" style:family="paragraph"/>
    <style:style style:name="T19" style:parent-style-name="DefaultParagraphFont" style:family="text">
      <style:text-properties fo:font-weight="bold" style:font-weight-asian="bold" style:font-weight-complex="bold"/>
    </style:style>
    <style:style style:name="P20" style:parent-style-name="Normal" style:family="paragraph">
      <style:text-properties fo:font-weight="bold" style:font-weight-asian="bold" style:font-weight-complex="bold"/>
    </style:style>
    <style:style style:name="P21" style:parent-style-name="Normal" style:list-style-name="LFO5" style:family="paragraph"/>
    <style:style style:name="T22" style:parent-style-name="DefaultParagraphFont" style:family="text">
      <style:text-properties fo:font-weight="bold" style:font-weight-asian="bold" style:font-weight-complex="bold"/>
    </style:style>
    <style:style style:name="P23" style:parent-style-name="Normal" style:list-style-name="LFO5" style:family="paragraph"/>
    <style:style style:name="T24" style:parent-style-name="DefaultParagraphFont" style:family="text">
      <style:text-properties fo:font-weight="bold" style:font-weight-asian="bold" style:font-weight-complex="bold"/>
    </style:style>
    <style:style style:name="P25" style:parent-style-name="Normal" style:list-style-name="LFO5" style:family="paragraph"/>
    <style:style style:name="T26" style:parent-style-name="DefaultParagraphFont" style:family="text">
      <style:text-properties fo:font-weight="bold" style:font-weight-asian="bold" style:font-weight-complex="bold"/>
    </style:style>
    <style:style style:name="P27" style:parent-style-name="Normal" style:list-style-name="LFO5" style:family="paragraph"/>
    <style:style style:name="T28" style:parent-style-name="DefaultParagraphFont" style:family="text">
      <style:text-properties fo:font-weight="bold" style:font-weight-asian="bold" style:font-weight-complex="bold"/>
    </style:style>
    <style:style style:name="P29" style:parent-style-name="Normal" style:list-style-name="LFO5" style:family="paragraph"/>
    <style:style style:name="T30" style:parent-style-name="DefaultParagraphFont" style:family="text">
      <style:text-properties fo:font-weight="bold" style:font-weight-asian="bold" style:font-weight-complex="bold"/>
    </style:style>
    <style:style style:name="P31" style:parent-style-name="Normal" style:list-style-name="LFO5" style:family="paragraph"/>
    <style:style style:name="T32" style:parent-style-name="DefaultParagraphFont" style:family="text">
      <style:text-properties fo:font-weight="bold" style:font-weight-asian="bold" style:font-weight-complex="bold"/>
    </style:style>
    <style:style style:name="P33" style:parent-style-name="Normal" style:family="paragraph">
      <style:text-properties fo:font-weight="bold" style:font-weight-asian="bold" style:font-weight-complex="bold"/>
    </style:style>
    <style:style style:name="T34" style:parent-style-name="DefaultParagraphFont" style:family="text">
      <style:text-properties fo:font-weight="bold" style:font-weight-asian="bold" style:font-weight-complex="bold"/>
    </style:style>
    <style:style style:name="P35" style:parent-style-name="Normal" style:list-style-name="LFO6" style:family="paragraph"/>
    <style:style style:name="T36" style:parent-style-name="DefaultParagraphFont" style:family="text">
      <style:text-properties fo:font-weight="bold" style:font-weight-asian="bold" style:font-weight-complex="bold"/>
    </style:style>
    <style:style style:name="P37" style:parent-style-name="Normal" style:list-style-name="LFO6" style:family="paragraph"/>
    <style:style style:name="T38" style:parent-style-name="DefaultParagraphFont" style:family="text">
      <style:text-properties fo:font-weight="bold" style:font-weight-asian="bold" style:font-weight-complex="bold"/>
    </style:style>
    <style:style style:name="P39" style:parent-style-name="Normal" style:list-style-name="LFO6" style:family="paragraph"/>
    <style:style style:name="T40" style:parent-style-name="DefaultParagraphFont" style:family="text">
      <style:text-properties fo:font-weight="bold" style:font-weight-asian="bold" style:font-weight-complex="bold"/>
    </style:style>
    <style:style style:name="P41" style:parent-style-name="Normal" style:list-style-name="LFO6" style:family="paragraph"/>
    <style:style style:name="T42" style:parent-style-name="DefaultParagraphFont" style:family="text">
      <style:text-properties fo:font-weight="bold" style:font-weight-asian="bold" style:font-weight-complex="bold"/>
    </style:style>
    <style:style style:name="P43" style:parent-style-name="Normal" style:family="paragraph">
      <style:text-properties fo:font-weight="bold" style:font-weight-asian="bold" style:font-weight-complex="bold"/>
    </style:style>
    <style:style style:name="P44" style:parent-style-name="Normal" style:list-style-name="LFO7" style:family="paragraph"/>
    <style:style style:name="P45" style:parent-style-name="Normal" style:list-style-name="LFO7" style:family="paragraph"/>
    <style:style style:name="P46" style:parent-style-name="Normal" style:list-style-name="LFO7" style:family="paragraph"/>
    <style:style style:name="T47" style:parent-style-name="DefaultParagraphFont" style:family="text">
      <style:text-properties fo:font-weight="bold" style:font-weight-asian="bold" style:font-weight-complex="bold"/>
    </style:style>
    <style:style style:name="P48" style:parent-style-name="Normal" style:family="paragraph">
      <style:text-properties fo:font-weight="bold" style:font-weight-asian="bold" style:font-weight-complex="bold"/>
    </style:style>
    <style:style style:name="P49" style:parent-style-name="Normal" style:list-style-name="LFO8" style:family="paragraph"/>
    <style:style style:name="T50" style:parent-style-name="DefaultParagraphFont" style:family="text">
      <style:text-properties fo:font-weight="bold" style:font-weight-asian="bold" style:font-weight-complex="bold"/>
    </style:style>
    <style:style style:name="P51" style:parent-style-name="Normal" style:list-style-name="LFO8" style:family="paragraph"/>
    <style:style style:name="T52" style:parent-style-name="DefaultParagraphFont" style:family="text">
      <style:text-properties fo:font-weight="bold" style:font-weight-asian="bold" style:font-weight-complex="bold"/>
    </style:style>
    <style:style style:name="P53" style:parent-style-name="Normal" style:list-style-name="LFO8" style:family="paragraph"/>
    <style:style style:name="T54" style:parent-style-name="DefaultParagraphFont" style:family="text">
      <style:text-properties fo:font-weight="bold" style:font-weight-asian="bold" style:font-weight-complex="bold"/>
    </style:style>
    <style:style style:name="P55" style:parent-style-name="Normal" style:list-style-name="LFO8" style:family="paragraph"/>
    <style:style style:name="T56" style:parent-style-name="DefaultParagraphFont" style:family="text">
      <style:text-properties fo:font-weight="bold" style:font-weight-asian="bold" style:font-weight-complex="bold"/>
    </style:style>
    <style:style style:name="P57" style:parent-style-name="Normal" style:family="paragraph">
      <style:text-properties fo:font-weight="bold" style:font-weight-asian="bold" style:font-weight-complex="bold"/>
    </style:style>
    <style:style style:name="P58" style:parent-style-name="Normal" style:family="paragraph">
      <style:text-properties fo:font-weight="bold" style:font-weight-asian="bold" style:font-weight-complex="bold"/>
    </style:style>
    <style:style style:name="P59" style:parent-style-name="Normal" style:family="paragraph">
      <style:text-properties fo:font-weight="bold" style:font-weight-asian="bold" style:font-weight-complex="bold"/>
    </style:style>
    <style:style style:name="T60" style:parent-style-name="DefaultParagraphFont" style:family="text">
      <style:text-properties fo:font-weight="bold" style:font-weight-asian="bold" style:font-weight-complex="bold"/>
    </style:style>
    <style:style style:name="T61" style:parent-style-name="DefaultParagraphFont" style:family="text">
      <style:text-properties fo:font-weight="bold" style:font-weight-asian="bold" style:font-weight-complex="bold"/>
    </style:style>
    <style:style style:name="T62" style:parent-style-name="DefaultParagraphFont" style:family="text">
      <style:text-properties fo:font-weight="bold" style:font-weight-asian="bold" style:font-weight-complex="bold"/>
    </style:style>
    <style:style style:name="T63" style:parent-style-name="DefaultParagraphFont" style:family="text">
      <style:text-properties fo:font-weight="bold" style:font-weight-asian="bold" style:font-weight-complex="bold"/>
    </style:style>
    <style:style style:name="T64" style:parent-style-name="DefaultParagraphFont" style:family="text">
      <style:text-properties fo:font-weight="bold" style:font-weight-asian="bold" style:font-weight-complex="bold"/>
    </style:style>
    <style:style style:name="T65" style:parent-style-name="DefaultParagraphFont" style:family="text">
      <style:text-properties fo:font-weight="bold" style:font-weight-asian="bold" style:font-weight-complex="bold"/>
    </style:style>
  </office:automatic-styles>
  <office:body>
    <office:text text:use-soft-page-breaks="true">
      <text:p text:style-name="P1">Privacy Policy for Whole Country Home Care</text:p>
      <text:p text:style-name="Normal"><text:span text:style-name="T2">Effective Date:</text:span><text:s/>[Insert Date]</text:p>
      <text:p text:style-name="Normal"><text:span text:style-name="T3">Last Updated:</text:span><text:s/>[Insert Date]</text:p>
      <text:p text:style-name="Normal">At<text:s/><text:span text:style-name="T4">Whole Country Home Care</text:span><text:s/>("we," "us," or "our"), we are committed to protecting the privacy, security, and confidentiality of the personal and health information of our clients, their families, website visitors, and employees. This Privacy Policy outlines how we collect, use, disclose, and safeguard your information when you visit our website [Insert Website URL] or use our home care services.</text:p>
      <text:p text:style-name="P5">1. Information We Collect</text:p>
      <text:p text:style-name="Normal">To provide personalized, high-quality care services, we collect several types of information:</text:p>
      <text:p text:style-name="P6">A. Personal &amp; Identifiable Information</text:p>
      <text:list text:style-name="LFO1" text:continue-numbering="true">
        <text:list-item>
          <text:p text:style-name="P7"><text:span text:style-name="T8">Contact Information:</text:span><text:s/>Name, physical address, email address, phone number.</text:p>
        </text:list-item>
        <text:list-item>
          <text:p text:style-name="P9"><text:span text:style-name="T10">Emergency Contacts:</text:span><text:s/>Names and contact details of family members, guardians, or designated representatives.</text:p>
        </text:list-item>
        <text:list-item>
          <text:p text:style-name="P11"><text:span text:style-name="T12">Billing Information:</text:span><text:s/>Credit/debit card numbers, bank account details, insurance details, and billing address.</text:p>
        </text:list-item>
      </text:list>
      <text:p text:style-name="P13">B. Health &amp; Medical Information (Protected Health Information)</text:p>
      <text:list text:style-name="LFO2" text:continue-numbering="true">
        <text:list-item>
          <text:p text:style-name="P14">Health conditions, care requirements, medical history, medications, physician contact details, and daily activity needs required to create and implement a Care Plan.</text:p>
        </text:list-item>
      </text:list>
      <text:p text:style-name="P15">C. Employment Information (For Applicants &amp; Caregivers)</text:p>
      <text:list text:style-name="LFO3" text:continue-numbering="true">
        <text:list-item>
          <text:p text:style-name="P16">Résumés, employment history, background check results, certifications, licenses, and identification documents.</text:p>
        </text:list-item>
      </text:list>
      <text:p text:style-name="P17">D. Digital &amp; Technical Data</text:p>
      <text:list text:style-name="LFO4" text:continue-numbering="true">
        <text:list-item>
          <text:p text:style-name="P18"><text:span text:style-name="T19">Website Usage Data:</text:span><text:s/>IP address, browser type, device information, pages visited, and cookies (if accessing our online portal or website).</text:p>
        </text:list-item>
      </text:list>
      <text:p text:style-name="P20">2. How We Use Your Information</text:p>
      <text:p text:style-name="Normal">We use the information collected for the following operational and care-related purposes:</text:p>
      <text:list text:style-name="LFO5" text:continue-numbering="true">
        <text:list-item>
          <text:p text:style-name="P21"><text:span text:style-name="T22">Care Delivery:</text:span><text:s/>Assessing care needs, creating personalized care plans, and matching appropriate caregivers with clients.</text:p>
        </text:list-item>
        <text:list-item>
          <text:p text:style-name="P23"><text:span text:style-name="T24">Communication:</text:span><text:s/>Contacting clients, family members, or emergency contacts regarding scheduling, care updates, or medical emergencies.</text:p>
        </text:list-item>
        <text:list-item>
          <text:p text:style-name="P25"><text:span text:style-name="T26">Billing &amp; Payments:</text:span><text:s/>Processing payments, managing accounts, and filing insurance or government care claims where applicable.</text:p>
        </text:list-item>
        <text:list-item>
          <text:p text:style-name="P27"><text:span text:style-name="T28">Customer Support:</text:span><text:s/>Responding to inquiries, feedback, or requests submitted via our website or phone.</text:p>
        </text:list-item>
        <text:list-item>
          <text:p text:style-name="P29"><text:span text:style-name="T30">Compliance &amp; Legal:</text:span><text:s/>Fulfilling legal, licensing, and regulatory requirements applicable to home care providers.</text:p>
        </text:list-item>
        <text:list-item>
          <text:p text:style-name="P31"><text:span text:style-name="T32">Employment:</text:span><text:s/>Processing job applications and conducting pre-employment screenings.</text:p>
        </text:list-item>
      </text:list>
      <text:p text:style-name="P33">3. How We Share &amp; Disclose Information</text:p>
      <text:p text:style-name="Normal">We do<text:s/><text:span text:style-name="T34">not</text:span><text:s/>sell, rent, or trade your personal or health information to third parties. We only share information under the following circumstances:</text:p>
      <text:list text:style-name="LFO6" text:continue-numbering="true">
        <text:list-item>
          <text:p text:style-name="P35"><text:span text:style-name="T36">Healthcare Providers &amp; Care Teams:</text:span><text:s/>With doctors, nurses, therapists, or hospitals involved in your care, as authorized by you or your legal representative.</text:p>
        </text:list-item>
        <text:list-item>
          <text:p text:style-name="P37"><text:span text:style-name="T38">Service Providers:</text:span><text:s/>Third-party vendors who perform services on our behalf (e.g., payroll processors, electronic visit verification (EVV) platforms, billing software providers, IT support). These providers are contractually obligated to maintain strict confidentiality.</text:p>
        </text:list-item>
        <text:list-item>
          <text:p text:style-name="P39"><text:span text:style-name="T40">Legal Requirements:</text:span><text:s/>When required by law, court order, subpoena, or government regulation, or to report suspected abuse or neglect as mandated by state/national laws.</text:p>
        </text:list-item>
        <text:list-item>
          <text:p text:style-name="P41"><text:span text:style-name="T42">Emergency Situations:</text:span><text:s/>To medical first responders or emergency services if necessary to protect the life, health, or safety of a client or staff member.</text:p>
        </text:list-item>
      </text:list>
      <text:p text:style-name="P43">4. Protection of Health Information &amp; Security</text:p>
      <text:p text:style-name="Normal">We maintain strict physical, administrative, and technical safeguards to protect your personal and health data:</text:p>
      <text:list text:style-name="LFO7" text:continue-numbering="true">
        <text:list-item>
          <text:p text:style-name="P44">Secure, encrypted electronic health records (EHR) systems with access controls.</text:p>
        </text:list-item>
        <text:list-item>
          <text:p text:style-name="P45">Confidentiality agreements signed by all caregivers and staff members.</text:p>
        </text:list-item>
        <text:list-item>
          <text:p text:style-name="P46">Background checks and continuous privacy training for employees.</text:p>
        </text:list-item>
      </text:list>
      <text:p text:style-name="Normal"><text:span text:style-name="T47">Note on Health Information Privacy:</text:span><text:s/>We adhere strictly to applicable health data privacy laws (such as HIPAA in the United States, GDPR/Data Protection Act in the UK/EU, or local health privacy regulations).</text:p>
      <text:p text:style-name="P48">5. Your Privacy Rights</text:p>
      <text:p text:style-name="Normal">Depending on your jurisdiction, you or your authorized legal representative may have the following rights regarding your personal information:</text:p>
      <text:list text:style-name="LFO8" text:continue-numbering="true">
        <text:list-item>
          <text:p text:style-name="P49"><text:span text:style-name="T50">Access:</text:span><text:s/>Request a copy of the personal information and care records we hold about you.</text:p>
        </text:list-item>
        <text:list-item>
          <text:p text:style-name="P51"><text:span text:style-name="T52">Correction:</text:span><text:s/>Request corrections to inaccurate or incomplete information.</text:p>
        </text:list-item>
        <text:list-item>
          <text:p text:style-name="P53"><text:span text:style-name="T54">Deletion:</text:span><text:s/>Request the deletion of certain personal data, subject to legal and regulatory record-retention obligations.</text:p>
        </text:list-item>
        <text:list-item>
          <text:p text:style-name="P55"><text:span text:style-name="T56">Opt-Out:</text:span><text:s/>Unsubscribe from non-essential marketing communications at any time.</text:p>
        </text:list-item>
      </text:list>
      <text:p text:style-name="Normal">To exercise any of these rights, please contact our Privacy Officer using the details below.</text:p>
      <text:p text:style-name="P57">6. Cookies and Tracking Technologies</text:p>
      <text:soft-page-break/>
      <text:p text:style-name="Normal">Our website uses cookies and basic analytics tools to improve user experience and understand web traffic. You can adjust your browser settings to reject cookies, though some features of our site or online client portals may not function properly without them.</text:p>
      <text:p text:style-name="P58">7. Updates to This Policy</text:p>
      <text:p text:style-name="Normal">We may update this Privacy Policy periodically to reflect changes in our practices or legal obligations. We will notify you of any material changes by updating the "Last Updated" date at the top of this policy and, where appropriate, posting a prominent notice on our website.</text:p>
      <text:p text:style-name="P59">8. Contact Us</text:p>
      <text:p text:style-name="Normal">If you have questions, concerns, or requests regarding this Privacy Policy or how your data is handled, please contact us at:</text:p>
      <text:p text:style-name="Normal"><text:span text:style-name="T60">Whole Country Home Care</text:span></text:p>
      <text:p text:style-name="Normal"><text:span text:style-name="T61">Attention:</text:span><text:s/>Privacy Officer / Compliance Office</text:p>
      <text:p text:style-name="Normal"><text:span text:style-name="T62">Address:</text:span><text:s/>[Insert Physical Address]</text:p>
      <text:p text:style-name="Normal"><text:span text:style-name="T63">Phone:</text:span><text:s/>[Insert Phone Number]</text:p>
      <text:p text:style-name="Normal"><text:span text:style-name="T64">Email:</text:span><text:s/>[Insert Contact Email]</text:p>
      <text:p text:style-name="Normal"><text:span text:style-name="T65">Website:</text:span><text:s/>[Insert Website URL]</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Gavin Bishop</meta:initial-creator>
    <dc:creator>Gavin Bishop</dc:creator>
    <meta:creation-date>2026-08-10T17:52:00Z</meta:creation-date>
    <dc:date>2026-08-10T17:53:00Z</dc:date>
    <meta:template xlink:href="Normal" xlink:type="simple"/>
    <meta:editing-cycles>1</meta:editing-cycles>
    <meta:editing-duration>PT60S</meta:editing-duration>
    <meta:document-statistic meta:page-count="3" meta:paragraph-count="10" meta:word-count="801" meta:character-count="5362" meta:row-count="38" meta:non-whitespace-character-count="4571"/>
  </office:meta>
</office:document-meta>
</file>